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Abraham Kuyperlaan 66A 3038PM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5-06-2026</text:span> een aanvraag voor een omgevingsvergunning, met kenmerk <text:span text:style-name="nadrukvet">Z2026-007913</text:span>/<text:span text:style-name="nadrukvet">2026061501490</text:span>, heeft ontvangen voor de Bouwactiviteit (omgevingsplan). <text:span text:style-name="nadrukcur">(Grondslag: Omgevingswet, artikel 5.1)</text:span></text:p>
            <text:p text:style-name="common-al">De aanvraag betreft de aanpassing op de verleende vergunning Z2025-011646 betreffende het kozijn en de voordeur op de locatie Abraham Kuyperlaan 66A 3038PM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026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6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6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7913</meta:user-defined>
    <meta:user-defined meta:name="DCTERMS.abstract">de aanpassing op de verleende vergunning Z2025-011646 betreffende het kozijn en de voordeu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Abraham Kuyperlaan 66A 3038PM Rot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267</meta:user-defined>
    <meta:user-defined meta:name="OVERHEIDop.GmbID/DC.identifier">gmb-2026-380267</meta:user-defined>
    <meta:user-defined meta:name="OVERHEIDop.versieInformatie"/>
  </office:meta>
</office:document-meta>
</file>