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boom aan Oranjelaan 7 te Melic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</text:span>
          </text:p>
            <text:p text:style-name="common-al">Z2026-000010279 / Verleende aanvraag omgevingsvergunning – onder voorwaarden / Oranjelaan 7, 6074 AT te Melick / Roerdalen / bekendgemaakt op 4 augustus 2026 / het kappen van een boom / Activiteit: Kappen van houtopstand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6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Z2026-000010279 </meta:user-defined>
    <dc:language>nl</dc:language>
    <meta:user-defined meta:name="OVERHEIDop.locatietype/OVERHEIDop.gebiedsmarkering">Adres</meta:user-defined>
    <meta:user-defined meta:name="DC.title">Toestemming voor het kappen van een boom aan Oranjelaan 7 te Melic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60</meta:user-defined>
    <meta:user-defined meta:name="OVERHEIDop.GmbID/DC.identifier">gmb-2026-380260</meta:user-defined>
    <meta:user-defined meta:name="OVERHEIDop.versieInformatie"/>
  </office:meta>
</office:document-meta>
</file>