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maken van twee wooneenheden in bestaand bouwwerk, Burgemeester van Engelenweg 34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1-08-2026</text:p>
            <text:p text:style-name="common-al">
            <text:span text:style-name="nadrukvet">Locatie:</text:span> Burgemeester van Engelenweg 34  IJsselmuiden</text:p>
            <text:p text:style-name="common-al">
            <text:span text:style-name="nadrukvet">Zaakomschrijving:</text:span> het maken van twee wooneenheden in bestaand bouwwerk</text:p>
            <text:p text:style-name="common-al">
            <text:span text:style-name="nadrukvet">Zaaknummer:</text:span> 50744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0744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074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8025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507442026</meta:user-defined>
    <meta:user-defined meta:name="DCTERMS.abstract">het maken van twee wooneenheden in bestaand bouww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maken van twee wooneenheden in bestaand bouwwerk, Burgemeester van Engelenweg 34 IJsselmuid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59</meta:user-defined>
    <meta:user-defined meta:name="OVERHEIDop.GmbID/DC.identifier">gmb-2026-380259</meta:user-defined>
    <meta:user-defined meta:name="OVERHEIDop.versieInformatie"/>
  </office:meta>
</office:document-meta>
</file>