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ouwen van een carport aan Breidberg 32 te Melic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 </text:span>
          </text:p>
            <text:p text:style-name="common-al">Z2026-00002635 / Verleende aanvraag omgevingsvergunning / Breidberg 32, 6074 DG te Melick / Roerdalen / bekendgemaakt op 31 juli 2026 / het bouwen van een carport / Activiteit: Afwijken van regels in het omgevingsplan, Bopa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(= datum verzonden)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8025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5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5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oerda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2635 </meta:user-defined>
    <dc:language>nl</dc:language>
    <meta:user-defined meta:name="OVERHEIDop.locatietype/OVERHEIDop.gebiedsmarkering">Adres</meta:user-defined>
    <meta:user-defined meta:name="DC.title">Toestemming voor het bouwen van een carport aan Breidberg 32 te Melick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255</meta:user-defined>
    <meta:user-defined meta:name="OVERHEIDop.GmbID/DC.identifier">gmb-2026-380255</meta:user-defined>
    <meta:user-defined meta:name="OVERHEIDop.versieInformatie"/>
  </office:meta>
</office:document-meta>
</file>