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wijzigen van de bestaande exploitatievergunning (Cafetaria Biej de Meule) aan Molenweg 18 te St. Odili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</text:span>
          </text:p>
            <text:p text:style-name="last-al">Z2026-00003044 / Intrekken aanvraag Exploitatievergunning / Molenweg 18, 6077 BC te St. Odiliënberg / Roerdalen / bekendgemaakt op 6 augustus 2026 / het wijzigen van de bestaande exploitatievergunning (Cafetaria Biej de Meule)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003044 </meta:user-defined>
    <dc:language>nl</dc:language>
    <meta:user-defined meta:name="OVERHEIDop.locatietype/OVERHEIDop.gebiedsmarkering">Adres</meta:user-defined>
    <meta:user-defined meta:name="DC.title">Ingetrokken aanvraag voor het wijzigen van de bestaande exploitatievergunning (Cafetaria Biej de Meule) aan Molenweg 18 te St. Odilië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44</meta:user-defined>
    <meta:user-defined meta:name="OVERHEIDop.GmbID/DC.identifier">gmb-2026-380244</meta:user-defined>
    <meta:user-defined meta:name="OVERHEIDop.versieInformatie"/>
  </office:meta>
</office:document-meta>
</file>