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GEWEIGERDE AANVRAAG OMGEVINGSVERGUNNING IN GEBRUIK NEMEN UITWEG/INRIT – TORENSTRAAT 28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geweigerd: </text:p>
            <text:p text:style-name="common-al"/>
            <text:p text:style-name="tussenkopcur">-Torenstraat 28 Helvoirt, in gebruik nemen van een tweede in- en uitrit aan de Tilburgstraat, Z26 – 307588  </text:p>
            <text:p text:style-name="tussenkopcur">De beschikking is verzonden 6 augustus 2026.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Vught. Een bezwaarschrift heeft geen schorsende werking. Als er sprake is van een spoedeisende zaak, kunt U tegelijkertijd een verzoek om een voorlopige voorziening indienen bij de Voorzieningenrechter van de Rechtbank Oost-Brabant Sector Bestuursrecht Postbus 90125, 5200 MA ’s-Hertogenbosch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8024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4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4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GEMEENTE VUGHT – GEWEIGERDE AANVRAAG OMGEVINGSVERGUNNING IN GEBRUIK NEMEN UITWEG/INRIT – TORENSTRAAT 28 HELVOI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240</meta:user-defined>
    <meta:user-defined meta:name="OVERHEIDop.GmbID/DC.identifier">gmb-2026-380240</meta:user-defined>
    <meta:user-defined meta:name="OVERHEIDop.versieInformatie"/>
  </office:meta>
</office:document-meta>
</file>