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Eewal 51, 9112 HB Burdaard, Verzoeklocatie 202608060034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augustus 2026 hebben burgemeester en wethouders van de gemeente Noardeast-Fryslân een aanvraag ontvangen voor een omgevingsvergunning op locatie Eewal 51 / hoek met Hoofdweg  9112 HB Burdaard. De aanvraag is geregistreerd onder zaaknummer 2026-207642. De aanvraag betreft het kappen van een boom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8023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3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3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6-207642</meta:user-defined>
    <meta:user-defined meta:name="DCTERMS.abstract">Aanvraag omgevingsvergunning voor het kappen van een boom op locatie Eewal 51 en hoek Hoofdweg  9112 HB Burdaard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st aanvraag omgevingsvergunning Eewal 51, 9112 HB Burdaard, Verzoeklocatie 2026080600342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0237</meta:user-defined>
    <meta:user-defined meta:name="OVERHEIDop.GmbID/DC.identifier">gmb-2026-380237</meta:user-defined>
    <meta:user-defined meta:name="OVERHEIDop.versieInformatie"/>
  </office:meta>
</office:document-meta>
</file>