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plaatsen van een ANPR mast met een netbeheerderskast aan Heinsbergerweg te Posterho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trekken aanvraag vergunning</text:span>
          </text:p>
            <text:p text:style-name="last-al">Z2026-00009913 / Intrekken aanvraag omgevingsvergunning / Heinsbergerweg te Posterholt / Roerdalen / bekendgemaakt op 3 augustus 2026 / het plaatsen van een ANPR mast met een netbeheerderskast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23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9913 </meta:user-defined>
    <dc:language>nl</dc:language>
    <meta:user-defined meta:name="OVERHEIDop.locatietype/OVERHEIDop.gebiedsmarkering">Weg</meta:user-defined>
    <meta:user-defined meta:name="DC.title">Ingetrokken aanvraag voor het plaatsen van een ANPR mast met een netbeheerderskast aan Heinsbergerweg te Posterhol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30</meta:user-defined>
    <meta:user-defined meta:name="OVERHEIDop.GmbID/DC.identifier">gmb-2026-380230</meta:user-defined>
    <meta:user-defined meta:name="OVERHEIDop.versieInformatie"/>
  </office:meta>
</office:document-meta>
</file>