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Gasthuissteeg 10-20 en Abraham van Royenstraat 24-40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22731 – 5 augustus 2026</text:p>
            <text:p text:style-name="common-al">Gasthuissteeg 10-20 en Abraham van Royenstraat 24-40 Noordwijk | het plaatsen van warmtepompen</text:p>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022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2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2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22731</meta:user-defined>
    <meta:user-defined meta:name="DCTERMS.abstract">5 augustus 2026 het plaatsen van warmtepompen</meta:user-defined>
    <dc:language>nl</dc:language>
    <meta:user-defined meta:name="OVERHEIDop.locatietype/OVERHEIDop.gebiedsmarkering">Vlak</meta:user-defined>
    <meta:user-defined meta:name="DC.title">Ingekomen aanvraag omgevingsvergunning - Gasthuissteeg 10-20 en Abraham van Royenstraat 24-40 Noordwijk</meta:user-defined>
    <meta:user-defined meta:name="DCTERMS.W3CDTF/DCTERMS.available">2026-08-18</meta:user-defined>
    <meta:user-defined meta:name="DCTERMS.W3CDTF/OVERHEIDop.jaargang">2026</meta:user-defined>
    <meta:user-defined meta:name="OVERHEIDop.publicationIssue">380229</meta:user-defined>
    <meta:user-defined meta:name="OVERHEIDop.GmbID/DC.identifier">gmb-2026-380229</meta:user-defined>
    <meta:user-defined meta:name="OVERHEIDop.versieInformatie"/>
  </office:meta>
</office:document-meta>
</file>