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kamerverhuurpand, aan Ackerbroekweg 31, 6546HX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ontving de gemeente een melding brandveilig gebruik voor het kamerverhuurpand aan Ackerbroekweg 31, 6546HX Nijmegen. De melding is geregistreerd onder kenmerk Z2026-00004493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02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493</meta:user-defined>
    <meta:user-defined meta:name="DCTERMS.abstract">Betreft: Melding op locatie Ackerbroekweg 31, 6546HX Nijmegen</meta:user-defined>
    <dc:language>nl</dc:language>
    <meta:user-defined meta:name="OVERHEIDop.locatietype/OVERHEIDop.gebiedsmarkering">Vlak</meta:user-defined>
    <meta:user-defined meta:name="DC.title">Melding brandveilig gebruik kamerverhuurpand, aan Ackerbroekweg 31, 6546HX Nijm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27</meta:user-defined>
    <meta:user-defined meta:name="OVERHEIDop.GmbID/DC.identifier">gmb-2026-380227</meta:user-defined>
    <meta:user-defined meta:name="OVERHEIDop.versieInformatie"/>
  </office:meta>
</office:document-meta>
</file>