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ontheffing geluidhi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geluidhinder op grond van de Verordening Fysieke Leefomgeving Amersfoort (FLOA) aan </text:span>
            <text:span text:style-name="nadrukvet">het spoor Soestduinen - Amersfoort van KM 18.2 t/m KM 18.8.</text:span>
          </text:p>
            <text:p text:style-name="common-al">De gemeente Amersfoort heeft op 06-08-2026 een ontheffing geluidhinder op grond van de Verordening Fysieke Leefomgeving Amersfoort (FLOA) verleend in verband met het ontheffing geluidshinder vervangen 2 portalen aan spoor 19 en 20-09-26<text:span text:style-name="nadrukvet"/>aan de T.h.v. het spoor Soestduinen - Amersfoort van KM 18.2 t/m KM 18.8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<text:a xlink:href="https://www.amersfoort.nl/bezwaar-maken" xlink:type="simple">www.amersfoort.nl/bezwaar</text:a>. </text:p>
            <text:p text:style-name="common-al"/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02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Natuur en milieu | Organisatie en beleid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7895</meta:user-defined>
    <dc:language>nl</dc:language>
    <meta:user-defined meta:name="OVERHEIDop.locatietype/OVERHEIDop.gebiedsmarkering">Vlak</meta:user-defined>
    <meta:user-defined meta:name="DC.title">Amersfoort - Publicatie ontheffing geluidhind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21</meta:user-defined>
    <meta:user-defined meta:name="OVERHEIDop.GmbID/DC.identifier">gmb-2026-380221</meta:user-defined>
    <meta:user-defined meta:name="OVERHEIDop.versieInformatie"/>
  </office:meta>
</office:document-meta>
</file>