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herbouwen van een bedrijfsgebouw aan Kleine Bergerweg 9 te Sint Odil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omgevingsvergunning</text:span>
          </text:p>
            <text:p text:style-name="last-al">Z2026-00008935 / Verlengen beslistermijn / Kleine Bergerweg 9, 6077 PC te Sint Odilënberg / Roerdalen / bekendgemaakt op 3 augustus 2026 / het herbouwen van een bedrijfsgebouw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935 </meta:user-defined>
    <dc:language>nl</dc:language>
    <meta:user-defined meta:name="OVERHEIDop.locatietype/OVERHEIDop.gebiedsmarkering">Adres</meta:user-defined>
    <meta:user-defined meta:name="DC.title">Verlenging beslistermijn voor het herbouwen van een bedrijfsgebouw aan Kleine Bergerweg 9 te Sint Odilë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20</meta:user-defined>
    <meta:user-defined meta:name="OVERHEIDop.GmbID/DC.identifier">gmb-2026-380220</meta:user-defined>
    <meta:user-defined meta:name="OVERHEIDop.versieInformatie"/>
  </office:meta>
</office:document-meta>
</file>