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transformeren van de industriefunctie naar 2 woningen aan Molenweg 18a te Sint Odilënbe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omgevingsvergunning</text:span>
          </text:p>
            <text:p text:style-name="last-al">Z2026-00008296 / Verlengen beslistermijn / Molenweg 18a, 6077 BC te Sint Odilënberg / Roerdalen / bekendgemaakt op 3 augustus 2026 / het transformeren van de industriefunctie naar 2 woning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8021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1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1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oerda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8296 </meta:user-defined>
    <dc:language>nl</dc:language>
    <meta:user-defined meta:name="OVERHEIDop.locatietype/OVERHEIDop.gebiedsmarkering">Adres</meta:user-defined>
    <meta:user-defined meta:name="DC.title">Verlenging beslistermijn voor het transformeren van de industriefunctie naar 2 woningen aan Molenweg 18a te Sint Odilënber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215</meta:user-defined>
    <meta:user-defined meta:name="OVERHEIDop.GmbID/DC.identifier">gmb-2026-380215</meta:user-defined>
    <meta:user-defined meta:name="OVERHEIDop.versieInformatie"/>
  </office:meta>
</office:document-meta>
</file>