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kappen van 9 bomen aan Stationsweg 61 te Montf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omgevingsvergunning</text:span>
          </text:p>
            <text:p text:style-name="last-al">Z2026-00008260 / Verlengen beslistermijn / Stationsweg 61, 6065 EH te Montfort / Roerdalen / bekendgemaakt op 30 juli 2026 / het kappen van 9 bo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1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Z2026-00008260 </meta:user-defined>
    <dc:language>nl</dc:language>
    <meta:user-defined meta:name="OVERHEIDop.locatietype/OVERHEIDop.gebiedsmarkering">Adres</meta:user-defined>
    <meta:user-defined meta:name="DC.title">Verlenging beslistermijn voor het kappen van 9 bomen aan Stationsweg 61 te Montfo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12</meta:user-defined>
    <meta:user-defined meta:name="OVERHEIDop.GmbID/DC.identifier">gmb-2026-380212</meta:user-defined>
    <meta:user-defined meta:name="OVERHEIDop.versieInformatie"/>
  </office:meta>
</office:document-meta>
</file>