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een bedrijfsfeest ter ere van het 100-jarig bestaan op 12 en 13 september 2026 aan Schaapweg 18 te Vlo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en</text:span>
          </text:p>
            <text:p text:style-name="last-al">Z2026-00002454 / Evenementenmelding / Schaapweg 18, 6063 BA te Vlodrop / Roerdalen / bekendgemaakt op 5 augustus 2026 / het organiseren en houden van een bedrijfsfeest ter ere van het 100-jarig bestaan op 12 en 13 septem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2454 </meta:user-defined>
    <dc:language>nl</dc:language>
    <meta:user-defined meta:name="OVERHEIDop.locatietype/OVERHEIDop.gebiedsmarkering">Adres</meta:user-defined>
    <meta:user-defined meta:name="DC.title">Melding voor het organiseren en houden van een bedrijfsfeest ter ere van het 100-jarig bestaan op 12 en 13 september 2026 aan Schaapweg 18 te Vlodro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08</meta:user-defined>
    <meta:user-defined meta:name="OVERHEIDop.GmbID/DC.identifier">gmb-2026-380208</meta:user-defined>
    <meta:user-defined meta:name="OVERHEIDop.versieInformatie"/>
  </office:meta>
</office:document-meta>
</file>