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Steiger, Bouwkeet, Los toilet, Opslagcontainer op parkeerterrein achter Singel 30-32 te Dordrecht, zaaknummer 2026-008889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Steiger, Bouwkeet, Los toilet, Opslagcontainer op de locatie parkeerterrein achter Singel 30-32   te Dordrecht vanaf 17 augustus 2026 t/m 16 okto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16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20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0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0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88894</meta:user-defined>
    <dc:language>nl</dc:language>
    <meta:user-defined meta:name="OVERHEIDop.locatietype/OVERHEIDop.gebiedsmarkering">Punt</meta:user-defined>
    <meta:user-defined meta:name="DC.title">Vergunning tijdelijk gebruik openbare ruimte voor het plaatsen van een Steiger, Bouwkeet, Los toilet, Opslagcontainer op parkeerterrein achter Singel 30-32 te Dordrecht, zaaknummer 2026-0088894.</meta:user-defined>
    <meta:user-defined meta:name="DCTERMS.W3CDTF/DCTERMS.available">2026-08-12</meta:user-defined>
    <meta:user-defined meta:name="DCTERMS.W3CDTF/OVERHEIDop.jaargang">2026</meta:user-defined>
    <meta:user-defined meta:name="OVERHEIDop.publicationIssue">380207</meta:user-defined>
    <meta:user-defined meta:name="OVERHEIDop.GmbID/DC.identifier">gmb-2026-380207</meta:user-defined>
    <meta:user-defined meta:name="OVERHEIDop.versieInformatie"/>
  </office:meta>
</office:document-meta>
</file>