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vergunning gebruik openbare grond voor het plaatsen van een hijskraan, thv Taxushaag 16 in Voorhout, Z2026-0000234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list text:style-name="id1-3-2-1-1-2">
              <text:list-item text:style-override="id1-3-2-1-1-2-1">
                <text:number>•</text:number>
                <text:p text:style-name="al">Vergunning gebruik openbare grond nabij Taxushaag 16 in Voorhout voor het plaatsen van een hijskraan op 9 september 2026.</text:p>
              </text:list-item>
            </text:list>
            <text:p text:style-name="common-al">Ingangsdatum van: 9 september 2026</text:p>
            <text:p text:style-name="common-al">Einddatum tot en met: 9 september 2026</text:p>
            <text:p text:style-name="common-al">
            <text:span text:style-name="nadrukcur">Datum besluit: </text:span>6 augustus 2026</text:p>
            <text:p text:style-name="common-al">
            <text:span text:style-name="nadrukcur">Uiterlijke reactiedatum: </text:span>17 september 2026</text:p>
            <text:p text:style-name="common-al">Kenmerk besluit: Z2026-00002348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Bezwaar tegen verleend besluit</text:span>
          </text:p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<text:span text:style-name="nadrukvet">binnen zes weken – vanaf de dag na de verzenddatum besluit –</text:span> een gemotiveerd bezwaarschrift indienen bij het college van burgemeester en wethouders van Teylingen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
            <text:span text:style-name="nadrukvet">Verzoek voorlopige voorziening</text:span>
          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Teylingen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38020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0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0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Teylingen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348</meta:user-defined>
    <dc:language>nl</dc:language>
    <meta:user-defined meta:name="OVERHEIDop.locatietype/OVERHEIDop.gebiedsmarkering">Vlak</meta:user-defined>
    <meta:user-defined meta:name="DC.title">Afgehandelde vergunning gebruik openbare grond voor het plaatsen van een hijskraan, thv Taxushaag 16 in Voorhout, Z2026-00002348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206</meta:user-defined>
    <meta:user-defined meta:name="OVERHEIDop.GmbID/DC.identifier">gmb-2026-380206</meta:user-defined>
    <meta:user-defined meta:name="OVERHEIDop.versieInformatie"/>
  </office:meta>
</office:document-meta>
</file>