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en houden van een Motortocht van KVW Vlodrop op 13 augustus 2026 in de kern van Vlodr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en</text:span>
          </text:p>
            <text:p text:style-name="last-al">Z2026-00009430 / Evenementenmelding / kern Vlodrop, 6063 --, te Vlodrop / Roerdalen / bekendgemaakt op 3 augustus 2026 / het organiseren en houden van een Motortocht van KVW Vlodrop op 13 augustus 2026 / Activiteit: Evenement overi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020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0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0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Z2026-00009430 </meta:user-defined>
    <dc:language>nl</dc:language>
    <meta:user-defined meta:name="OVERHEIDop.locatietype/OVERHEIDop.gebiedsmarkering">Woonplaats</meta:user-defined>
    <meta:user-defined meta:name="DC.title">Melding voor het organiseren en houden van een Motortocht van KVW Vlodrop op 13 augustus 2026 in de kern van Vlodrop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204</meta:user-defined>
    <meta:user-defined meta:name="OVERHEIDop.GmbID/DC.identifier">gmb-2026-380204</meta:user-defined>
    <meta:user-defined meta:name="OVERHEIDop.versieInformatie"/>
  </office:meta>
</office:document-meta>
</file>