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Marktplein 9, 1521 HS Wormerveer - veranderen signing en vervangen units dak ivm vervangen koelinstall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748 - veranderen signing en vervangen units dak ivm vervangen koelinstallatie op de locatie Marktplein 9, 1521 HS Wormerveer</text:p>
            <text:p text:style-name="common-al">Aanvraag ontvangen: 03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Handelsreclame maken of voeren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2">
              <text:list-item text:style-override="id1-3-2-1-1-12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2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O2026058748</meta:user-defined>
    <dc:language>nl</dc:language>
    <meta:user-defined meta:name="OVERHEIDop.locatietype/OVERHEIDop.gebiedsmarkering">Punt</meta:user-defined>
    <meta:user-defined meta:name="DC.title">Aanvraag omgevingsvergunning - Marktplein 9, 1521 HS Wormerveer - veranderen signing en vervangen units dak ivm vervangen koelinstallati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02</meta:user-defined>
    <meta:user-defined meta:name="OVERHEIDop.GmbID/DC.identifier">gmb-2026-380202</meta:user-defined>
    <meta:user-defined meta:name="OVERHEIDop.versieInformatie"/>
  </office:meta>
</office:document-meta>
</file>