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hogen van de garage aan Hagelkruisweg 45 te Sint Odilë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en</text:span>
          </text:p>
            <text:p text:style-name="common-al">Z2026-00011157 / Aanvraag omgevingsvergunning / Hagelkruisweg 45, 6077 HB te Sint Odilënberg / Roerdalen / ingekomen 4 augustus 2026 / het verhogen van de garage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0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157 </meta:user-defined>
    <dc:language>nl</dc:language>
    <meta:user-defined meta:name="OVERHEIDop.locatietype/OVERHEIDop.gebiedsmarkering">Adres</meta:user-defined>
    <meta:user-defined meta:name="DC.title">Aanvraag vergunning voor het verhogen van de garage aan Hagelkruisweg 45 te Sint Odilë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01</meta:user-defined>
    <meta:user-defined meta:name="OVERHEIDop.GmbID/DC.identifier">gmb-2026-380201</meta:user-defined>
    <meta:user-defined meta:name="OVERHEIDop.versieInformatie"/>
  </office:meta>
</office:document-meta>
</file>