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wijzigen locatie van de dieselolietank, Nijlandsweg 7 8267AX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5-07-2026</text:p>
            <text:p text:style-name="common-al">
            <text:span text:style-name="nadrukvet">Locatie:</text:span> Nijlandsweg 7 8267AX Kampen</text:p>
            <text:p text:style-name="common-al">
            <text:span text:style-name="nadrukvet">Zaakomschrijving:</text:span> Wijzigen locatie van de dieselolietank</text:p>
            <text:p text:style-name="common-al">
            <text:span text:style-name="nadrukvet">Zaaknummer:</text:span> 0166ESUITE4484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diesel en vloeistoffen die niet brandbaar zijn in bovengrondse opslagtanks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484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1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48462026</meta:user-defined>
    <meta:user-defined meta:name="DCTERMS.abstract">Wijzigen locatie van de dieselolietan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wijzigen locatie van de dieselolietank, Nijlandsweg 7 8267AX Kamp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0199</meta:user-defined>
    <meta:user-defined meta:name="OVERHEIDop.GmbID/DC.identifier">gmb-2026-380199</meta:user-defined>
    <meta:user-defined meta:name="OVERHEIDop.versieInformatie"/>
  </office:meta>
</office:document-meta>
</file>