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informatiezuil ten behoeve van Via Traiana aan Melicker Ohéweg te Melic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en</text:span>
          </text:p>
            <text:p text:style-name="common-al">Z2026-00011106 / Aanvraag omgevingsvergunning / Melicker Ohéweg te Melick / Roerdalen / ingekomen 3 augustus 2026 / het plaatsen van een informatiezuil ten behoeve van Via Traiana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</text:p>
            <text:p text:style-name="common-al">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gen / meldingen kunt u contact opnemen met Dienstverlening, op werkdagen tussen 9.00 uur en 17.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019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9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9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1106 </meta:user-defined>
    <dc:language>nl</dc:language>
    <meta:user-defined meta:name="OVERHEIDop.locatietype/OVERHEIDop.gebiedsmarkering">Weg</meta:user-defined>
    <meta:user-defined meta:name="DC.title">Aanvraag vergunning voor het plaatsen van een informatiezuil ten behoeve van Via Traiana aan Melicker Ohéweg te Melick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196</meta:user-defined>
    <meta:user-defined meta:name="OVERHEIDop.GmbID/DC.identifier">gmb-2026-380196</meta:user-defined>
    <meta:user-defined meta:name="OVERHEIDop.versieInformatie"/>
  </office:meta>
</office:document-meta>
</file>