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Hoofdstraat 120, 3972LD Driebergen-Rijsenburg, Ontheffing plaatsen voorwerp voor de periode van 31 augustus t/m 14 september (RX2026-00001843, 16 juli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Utrechtse Heuvelrug maken bekend dat zij de volgende aanvraag voor een vergunning op grond van de APV/Bijzondere wetten hebben ontvangen:</text:p>
            <text:p text:style-name="common-al">Hoofdstraat 120, 3972LD Driebergen-Rijsenburg, Ontheffing plaatsen voorwerp voor de periode van 31 augustus t/m 14 september (RX2026-00001843, 16 juli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8019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RX2026-00001843</meta:user-defined>
    <meta:user-defined meta:name="DCTERMS.abstract">Hoofdstraat 120, 3972LD Driebergen-Rijsenburg, Ontheffing plaatsen voorwerp voor de periode van 31 augustus t/m 14 september (RX2026-00001843, 16 juli 2026)</meta:user-defined>
    <dc:language>nl</dc:language>
    <meta:user-defined meta:name="OVERHEIDop.locatietype/OVERHEIDop.gebiedsmarkering">Punt</meta:user-defined>
    <meta:user-defined meta:name="DC.title">Gemeente Utrechtse Heuvelrug, ingediende aanvraag APV/Bijzondere wetten - Hoofdstraat 120, 3972LD Driebergen-Rijsenburg, Ontheffing plaatsen voorwerp voor de periode van 31 augustus t/m 14 september (RX2026-00001843, 16 juli 2026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94</meta:user-defined>
    <meta:user-defined meta:name="OVERHEIDop.GmbID/DC.identifier">gmb-2026-380194</meta:user-defined>
    <meta:user-defined meta:name="OVERHEIDop.versieInformatie"/>
  </office:meta>
</office:document-meta>
</file>