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fwijken van het omgevingsplan voor een evenement, Jaarbeursboulevard 2002T, Utrecht, GU-Z2026-00636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643</text:p>
            <text:p text:style-name="common-al">Toelichting: het afwijken van het omgevingsplan voor een evenement</text:p>
            <text:p text:style-name="common-al">Datum ontvangst aanvraag: 5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19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643</meta:user-defined>
    <meta:user-defined meta:name="DCTERMS.abstract">Toelichting: het afwijken van het omgevingsplan voor een evene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afwijken van het omgevingsplan voor een evenement, Jaarbeursboulevard 2002T, Utrecht, GU-Z2026-0063643</meta:user-defined>
    <meta:user-defined meta:name="OVERHEIDop.datumEindeReactietermijn">2026-09-30</meta:user-defined>
    <meta:user-defined meta:name="OVERHEIDop.terinzageleggingBG">https://jeleefomgeving.nl/inzien/002220647/1729811a-847c-476e-81d5-ee15d97a183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92</meta:user-defined>
    <meta:user-defined meta:name="OVERHEIDop.GmbID/DC.identifier">gmb-2026-380192</meta:user-defined>
    <meta:user-defined meta:name="OVERHEIDop.versieInformatie"/>
  </office:meta>
</office:document-meta>
</file>