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een open dag van Han Holman Trucks op 19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 augustus 2026 heeft de gemeente Dantumadiel een aanvraag voor een evenementenvergunning ontvangen op het perceel Achterwei 52 b, 9104 CP Damwâld. De aanvraag is geregistreerd onder zaaknummer 2026-207613. De aanvraag betreft het organiseren van een open dag van Han Holman Trucks op 19 september 2026 van 14.00 uur t/m 23.00 u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
          </text:p>
            <text:p text:style-name="common-al">
            <text:span text:style-name="nadrukvet">Vragen</text:span>
          </text:p>
            <text:p text:style-name="common-al">Heeft u vragen over de aanvraag van de vergunning, dan kunt u nu alvast de aanvraag bekijken (op afspraak) en hierover vragen stellen. </text:p>
            <text:p text:style-name="common-al">Hiervoor kunt u contact opnemen met de gemeente via telefoonnummer (0511) 71 70 00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8019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9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antumadiel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207613</meta:user-defined>
    <meta:user-defined meta:name="DCTERMS.abstract">het organiseren van een open dag van Han Holman Trucks op 19 september 2026</meta:user-defined>
    <dc:language>nl</dc:language>
    <meta:user-defined meta:name="OVERHEIDop.locatietype/OVERHEIDop.gebiedsmarkering">Punt</meta:user-defined>
    <meta:user-defined meta:name="DC.title">Ontvangst aanvraag evenementenvergunning voor het organiseren van een open dag van Han Holman Trucks op 19 september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191</meta:user-defined>
    <meta:user-defined meta:name="OVERHEIDop.GmbID/DC.identifier">gmb-2026-380191</meta:user-defined>
    <meta:user-defined meta:name="OVERHEIDop.versieInformatie"/>
  </office:meta>
</office:document-meta>
</file>