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mast ten behoeve van ANPR (Automatic Number Plate Recognition) en een netbeheerderskast aan Heinsbergerweg te Poster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en</text:span>
          </text:p>
            <text:p text:style-name="common-al">Z2026-00011097 / Aanvraag omgevingsvergunning / Heinsbergerweg te Posterholt / Roerdalen / ingekomen 3 augustus 2026 / het plaatsen van een mast ten behoeve van ANPR (Automatic Number Plate Recognition) en een netbeheerderskast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1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97 </meta:user-defined>
    <dc:language>nl</dc:language>
    <meta:user-defined meta:name="OVERHEIDop.locatietype/OVERHEIDop.gebiedsmarkering">Weg</meta:user-defined>
    <meta:user-defined meta:name="DC.title">Aanvraag vergunning voor het plaatsen van een mast ten behoeve van ANPR (Automatic Number Plate Recognition) en een netbeheerderskast aan Heinsbergerweg te Posterhol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188</meta:user-defined>
    <meta:user-defined meta:name="OVERHEIDop.GmbID/DC.identifier">gmb-2026-380188</meta:user-defined>
    <meta:user-defined meta:name="OVERHEIDop.versieInformatie"/>
  </office:meta>
</office:document-meta>
</file>