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ddendum bij de Posterieure Exploitatieovereenkomst bedrijventerrein De Elsmoat fase 2 in Ent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Het college van burgemeester en wethouders van de gemeente Wierden maakt ter voldoening aan artikel 16.138 van de Omgevingswet bekend dat op 9 juni 2026 een overeenkomst is gesloten tussen de gemeente en de ontwikkelaar(s) van bedrijventerrein De Elsmoat fase 2. </text:p>
            <text:p text:style-name="al"/>
            <text:p text:style-name="al">In de overeenkomst zijn voor De Elsmoat fase 2 afspraken vastgelegd met betrekking tot woonrijp maken, aanpassing van de randzone / waterpartij, schadeherstel bij toekomstige werkzaamheden en overdracht grond.</text:p>
            <text:p text:style-name="al"/>
            <text:p text:style-name="al">Een beschrijving van de zakelijke inhoud van de overeenkomst ligt vanaf  11 augustus 2026 gedurende zes weken ter inzage op het gemeentehuis van de gemeente Wierden. Tegen de overeenkomst kunnen geen zienswijzen of bezwaren worden ingediend.</text:p>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8018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8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8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DC.source">N.v.t.</meta:user-defined>
    <meta:user-defined meta:name="DCTERMS.alternative">Overeenkomst Addendum Elsmoat fase 2</meta:user-defined>
    <dc:language>nl</dc:language>
    <meta:user-defined meta:name="OVERHEIDop.locatietype/OVERHEIDop.gebiedsmarkering">Weg</meta:user-defined>
    <meta:user-defined meta:name="DC.title">Addendum bij de Posterieure Exploitatieovereenkomst bedrijventerrein De Elsmoat fase 2 in Enter.</meta:user-defined>
    <meta:user-defined meta:name="DCTERMS.W3CDTF/DCTERMS.available">2026-08-11</meta:user-defined>
    <meta:user-defined meta:name="DCTERMS.W3CDTF/OVERHEIDop.jaargang">2026</meta:user-defined>
    <meta:user-defined meta:name="OVERHEIDop.publicationIssue">380180</meta:user-defined>
    <meta:user-defined meta:name="OVERHEIDop.GmbID/DC.identifier">gmb-2026-380180</meta:user-defined>
    <meta:user-defined meta:name="OVERHEIDop.versieInformatie"/>
  </office:meta>
</office:document-meta>
</file>