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aanvragen van een extra huisnummer aan Europalaan-Centrum 1 te Herkenbo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omgevingsvergunningen</text:span>
          </text:p>
            <text:p text:style-name="common-al">Z2026-00011090 / Aanvraag omgevingsvergunning / Europalaan-Centrum 1, 6075 BV te Herkenbosch / Roerdalen / ingekomen 3 augustus 2026 / het aanvragen van een extra huisnummer </text:p>
            <text:p text:style-name="common-al">
            <text:span text:style-name="nadrukondlijn">Attentie</text:span>
          </text:p>
            <text:p text:style-name="common-al">Als er bij de aangevraagde vergunning plannen staan waar u mogelijk bezwaar tegen heeft, wijzen wij u erop dat het maken van bezwaar in dit stadium nog niet mogelijk is. U kunt pas een bezwaar</text:p>
            <text:p text:style-name="common-al">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gen / meldingen kunt u contact opnemen met Dienstverlening, op werkdagen tussen 9.00 uur en 17.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8017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7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7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Roerda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1090 </meta:user-defined>
    <dc:language>nl</dc:language>
    <meta:user-defined meta:name="OVERHEIDop.locatietype/OVERHEIDop.gebiedsmarkering">Adres</meta:user-defined>
    <meta:user-defined meta:name="DC.title">Aanvraag vergunning voor het aanvragen van een extra huisnummer aan Europalaan-Centrum 1 te Herkenbosch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179</meta:user-defined>
    <meta:user-defined meta:name="OVERHEIDop.GmbID/DC.identifier">gmb-2026-380179</meta:user-defined>
    <meta:user-defined meta:name="OVERHEIDop.versieInformatie"/>
  </office:meta>
</office:document-meta>
</file>