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erker aan de voorgevel op de locatie Woekeven 36  te Heemskerk, verzonden 6 augustus 2026, DSO nummer 2026032301696, zaaknummer ODIJ-Z-26-17830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geeft hiermee toestemming voor het realiseren van een erker aan de voorgevel op de locatie Woekeven 36  te Heemskerk.</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017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7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7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DSOV0174</meta:user-defined>
    <dc:language>nl</dc:language>
    <meta:user-defined meta:name="DC.title">Toestemming voor het realiseren van een erker aan de voorgevel op de locatie Woekeven 36  te Heemskerk, verzonden 6 augustus 2026, DSO nummer 2026032301696, zaaknummer ODIJ-Z-26-178300</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58</meta:user-defined>
    <meta:user-defined meta:name="OVERHEIDop.publicationIssue">380171</meta:user-defined>
    <meta:user-defined meta:name="OVERHEIDop.GmbID/DC.identifier">gmb-2026-380171</meta:user-defined>
    <meta:user-defined meta:name="OVERHEIDop.versieInformatie"/>
  </office:meta>
</office:document-meta>
</file>