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houden van schapen in een dierenverblijf, Nijlandsweg 7 8267AX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5-07-2026</text:p>
            <text:p text:style-name="common-al">
            <text:span text:style-name="nadrukvet">Locatie:</text:span> Nijlandsweg 7 8267AX Kampen</text:p>
            <text:p text:style-name="common-al">
            <text:span text:style-name="nadrukvet">Zaakomschrijving:</text:span> het houden van schapen in een dierenverblijf</text:p>
            <text:p text:style-name="common-al">
            <text:span text:style-name="nadrukvet">Zaaknummer:</text:span> 0166ESUITE4484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Dierenverblijv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484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01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48472026</meta:user-defined>
    <meta:user-defined meta:name="DCTERMS.abstract">Het houden van schapen in een dierenverblij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houden van schapen in een dierenverblijf, Nijlandsweg 7 8267AX Kamp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0166</meta:user-defined>
    <meta:user-defined meta:name="OVERHEIDop.GmbID/DC.identifier">gmb-2026-380166</meta:user-defined>
    <meta:user-defined meta:name="OVERHEIDop.versieInformatie"/>
  </office:meta>
</office:document-meta>
</file>