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stellen van maatwerkvoorschriften voor het uitvoeren van werkzaamheden op de locatie Westerduinweg 3, 1755 LE in P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094</text:p>
            <text:p text:style-name="common-al">
            <text:span text:style-name="nadrukvet">Ontvangstdatum:</text:span> 5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Maatwerkvoorschrift aanvragen bij de gemeente, de rijksoverheid of de provincie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016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3094</meta:user-defined>
    <meta:user-defined meta:name="DCTERMS.abstract">Ontvangst aanvraag omgevingsvergunning Westerduinweg 3, 1755 LE in Pet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stellen van maatwerkvoorschriften voor het uitvoeren van werkzaamheden op de locatie Westerduinweg 3, 1755 LE in Pett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65</meta:user-defined>
    <meta:user-defined meta:name="OVERHEIDop.GmbID/DC.identifier">gmb-2026-380165</meta:user-defined>
    <meta:user-defined meta:name="OVERHEIDop.versieInformatie"/>
  </office:meta>
</office:document-meta>
</file>