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unzestraat 96-H 1079W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atieverzoek voor het plaatsen van een aanbouw (inclusief een constructieve wijziging) aan achterzijde van de woning op de begane grond</text:p>
            <text:p text:style-name="common-al">Zaakadres: Hunzestraat 96-H 1079WG Amsterdam</text:p>
            <text:p text:style-name="common-al">Datum ontvangst: 11-06-2026</text:p>
            <text:p text:style-name="common-al">Zaaknummer: Z2026-025612</text:p>
            <text:p text:style-name="common-al">DSO-nummer: 202606110039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16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612</meta:user-defined>
    <meta:user-defined meta:name="DCTERMS.abstract">legalisatieverzoek voor het plaatsen van een aanbouw, inclusief constructieve wijziging, aan achterzijde van de woning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unzestraat 96-H 1079WG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62</meta:user-defined>
    <meta:user-defined meta:name="OVERHEIDop.GmbID/DC.identifier">gmb-2026-380162</meta:user-defined>
    <meta:user-defined meta:name="OVERHEIDop.versieInformatie"/>
  </office:meta>
</office:document-meta>
</file>