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perceel grenzend aan Westerhúslanne 20 te Marrum, Marrum (MRM02) C 5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bben burgemeester en wethouders van de gemeente Noardeast-Fryslân een aanvraag ontvangen voor een omgevingsvergunning op locatie perceel grenzend aan Westerhúslanne 20 te Marrum, Marrum (MRM02) C 515. De aanvraag is geregistreerd onder zaaknummer 2026-207589. De aanvraag betreft het realiseren van een energieopslagsysteem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016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207589</meta:user-defined>
    <meta:user-defined meta:name="DCTERMS.abstract">Aanvraag omgevingsvergunning voor het realiseren van een energieopslagsysteem op locatie perceel grenzend aan Westerhúslanne 20 te Marrum, Marrum (MRM02) C 515</meta:user-defined>
    <dc:language>nl</dc:language>
    <meta:user-defined meta:name="OVERHEIDop.locatietype/OVERHEIDop.gebiedsmarkering">Perceel</meta:user-defined>
    <meta:user-defined meta:name="DC.title">Ontvangst aanvraag omgevingsvergunning perceel grenzend aan Westerhúslanne 20 te Marrum, Marrum (MRM02) C 515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160</meta:user-defined>
    <meta:user-defined meta:name="OVERHEIDop.GmbID/DC.identifier">gmb-2026-380160</meta:user-defined>
    <meta:user-defined meta:name="OVERHEIDop.versieInformatie"/>
  </office:meta>
</office:document-meta>
</file>