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Heiloo, aanvraag omgevingsvergunning (regulier) geweigerd, Kennemerstraatweg in de nabijheid van 423 ( Mastnr.: 2e mast na  22222-020-06) in Heiloo, het plaatsen van lichtmastreclame, verzenddatum 6 augustus 2026 (Z2026-0000093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8015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5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5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939</meta:user-defined>
    <meta:user-defined meta:name="DCTERMS.abstract">Kennemerstraatweg in de nabijheid van 423 ( Mastnr.: 2e mast na  22222-020-06) in Heiloo, het plaatsen van lichtmastreclame, verzenddatum 6 augustus 2026 (Z2026-00000939)</meta:user-defined>
    <dc:language>nl</dc:language>
    <meta:user-defined meta:name="OVERHEIDop.locatietype/OVERHEIDop.gebiedsmarkering">Punt</meta:user-defined>
    <meta:user-defined meta:name="DC.title">Gemeente Heiloo, aanvraag omgevingsvergunning (regulier) geweigerd, Kennemerstraatweg in de nabijheid van 423 ( Mastnr.: 2e mast na  22222-020-06) in Heiloo, het plaatsen van lichtmastreclame, verzenddatum 6 augustus 2026 (Z2026-00000939)</meta:user-defined>
    <meta:user-defined meta:name="DCTERMS.W3CDTF/DCTERMS.available">2026-08-10</meta:user-defined>
    <meta:user-defined meta:name="DCTERMS.W3CDTF/OVERHEIDop.jaargang">2026</meta:user-defined>
    <meta:user-defined meta:name="OVERHEIDop.publicationIssue">380159</meta:user-defined>
    <meta:user-defined meta:name="OVERHEIDop.GmbID/DC.identifier">gmb-2026-380159</meta:user-defined>
    <meta:user-defined meta:name="OVERHEIDop.versieInformatie"/>
  </office:meta>
</office:document-meta>
</file>