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style>
    <style:style style:family="table-column" style:parent-style-name="colspec" style:name="id1-3-2-2-9-10-1-2">
      <style:table-column-properties/>
    </style:style>
    <text:list-style style:name="id1-3-2-2-9-10-1-3-7-2-3">
      <text:list-level-style-bullet text:bullet-char="–" text:level="1">
        <style:list-level-properties text:min-label-width="10mm"/>
      </text:list-level-style-bullet>
    </text:list-style>
    <text:list-style style:name="id1-3-2-2-9-10-1-3-7-2-3-1">
      <text:list-level-style-bullet text:bullet-char="–" text:level="1">
        <style:list-level-properties text:min-label-width="10mm"/>
      </text:list-level-style-bullet>
    </text:list-style>
    <text:list-style style:name="id1-3-2-2-9-10-1-3-7-2-3-2">
      <text:list-level-style-bullet text:bullet-char="–" text:level="1">
        <style:list-level-properties text:min-label-width="10mm"/>
      </text:list-level-style-bullet>
    </text:list-style>
    <text:list-style style:name="id1-3-2-2-9-10-1-3-7-2-3-3">
      <text:list-level-style-bullet text:bullet-char="–" text:level="1">
        <style:list-level-properties text:min-label-width="10mm"/>
      </text:list-level-style-bullet>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6-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6-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6-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6-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29">
      <text:list-level-style-bullet text:bullet-char="–" text:level="1">
        <style:list-level-properties text:min-label-width="10mm"/>
      </text:list-level-style-bullet>
    </text:list-style>
    <text:list-style style:name="id1-3-2-4-129-1">
      <text:list-level-style-bullet text:bullet-char="–" text:level="1">
        <style:list-level-properties text:min-label-width="10mm"/>
      </text:list-level-style-bullet>
    </text:list-style>
    <text:list-style style:name="id1-3-2-4-129-2">
      <text:list-level-style-bullet text:bullet-char="–" text:level="1">
        <style:list-level-properties text:min-label-width="10mm"/>
      </text:list-level-style-bullet>
    </text:list-style>
    <text:list-style style:name="id1-3-2-4-129-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en onderwijshuisvesting gemeente Roosendaal 2026</text:p>
      <text:section text:name="regeling_id1-3-2" text:style-name="regeling">
        <text:section text:name="aanhef_id1-3-2-1" text:style-name="aanhef">
          <text:section text:name="preambule_id1-3-2-1-1" text:style-name="preambule">
            <text:p text:style-name="al">Het college van burgemeester en wethouders van de gemeente Roosendaal;</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besluit vast te stellen de volgende beleidsregels:</text:p>
            <text:p text:style-name="al"/>
            <text:p text:style-name="al">
            <text:span text:style-name="nadrukvet">Beleidsregels aanvraag prioriteit transportcapaciteit woningbouwprojecten en onderwijshuisvesting gemeente Roosendaal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Roosendaal;</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of onderwijs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en onderwijshuisvesting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en onderwijshuisvesting in congestiegebieden, mede in uitvoering van de gemeentelijke zorgplicht voor voldoende woongelegenheid, die de grondslag vormt voor de opname van woonbehoefte en onderwijs in categorie 3 van bijlage 3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 Indiening van het verzoek kan digitaal via het formulier op de website www.roosendaal.nl/eerder-aanvragen-transportcapaciteit/. </text:p>
              </text:list-item>
              <text:list-item text:style-override="id1-3-2-2-5-3">
                <text:number>2.</text:number>
                <text:p text:style-name="al">Het in het eerste lid bedoelde verzoek kan tot en met vrijdag 4 september 2026 bij het college worden ingediend.</text:p>
              </text:list-item>
              <text:list-item text:style-override="id1-3-2-2-5-4">
                <text:number>3.</text:number>
                <text:p text:style-name="al">Opname van een project op de gemeentelijke volgordelijst resulteert in een inspanningsverplichting van (het college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Het college stuurt binnen drie werkdagen een ontvangstbevestiging van het verzoek waarbij tevens wordt gewezen op de in artikel 13 genoemde rechtsbeschermingsprocedure.</text:p>
              </text:list-item>
              <text:list-item text:style-override="id1-3-2-2-6-4">
                <text:number>3.</text:number>
                <text:p text:style-name="al">Een verzoek dat onvolledig is, wordt niet in behandeling genomen. Het college stelt de projectontwikkelaar hiervan schriftelijk in kennis en informeert de projectontwikkelaar over de al dan niet bestaande mogelijkheid om het dossier nog aan te vullen. Ook voor aanvullingen geldt de termijn van vrijdag 4 september 2026.</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Het colleg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respectievelijk de onderwijsbehoefte,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Het colleg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het colleg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é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én een onherroepelijk omgevingsplan vastgesteld <text:span text:style-name="nadrukcur">of</text:span> onherroepelijke 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 Deze andere bewijsstukken zijn:</text:p>
                    <text:p text:style-name="table_al"/>
                    <text:list text:style-name="id1-3-2-2-9-10-1-3-7-2-3">
                      <text:list-item text:style-override="id1-3-2-2-9-10-1-3-7-2-3-1">
                        <text:number>–</text:number>
                        <text:p text:style-name="table_al">Overeenkomst tussen gemeente en het Rijk over rijkssubsidies voor woningbouw of onderwijs;</text:p>
                      </text:list-item>
                      <text:list-item text:style-override="id1-3-2-2-9-10-1-3-7-2-3-2">
                        <text:number>–</text:number>
                        <text:p text:style-name="table_al">Prestatieafspraken tussen gemeenten en woningcorporaties; en/of</text:p>
                      </text:list-item>
                      <text:list-item text:style-override="id1-3-2-2-9-10-1-3-7-2-3-3">
                        <text:number>–</text:number>
                        <text:p text:style-name="table_al">College- of raadsbesluit met gemeente als initiatiefnemer voor woningbouwontwikkeling of onderwijshuisvesting.</text:p>
                      </text:list-item>
                    </text:list>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Daarbij wordt een project hoger gerangschikt als het redelijkerwijs een wezenlijke bijdrage naar omvang en/of doelgroep levert aan de verstedelijkingsopgave en/of de majeure opgaven waarvoor de gemeente Roosendaal staat, zoals verwoord en uitgewerkt in verschillende door de gemeentelijke organen vastgestelde documenten. Tot deze documenten behoren in ieder geval de Toekomstvisie Roosendaal ‘RSD 40’, het Nationaal Programma Roosendaal, de Woonagenda met de daarop gebaseerde jaarlijks geactualiseerde woningbouwprogrammering, de Visie en IHP Roosendaal 2025-2040 (onderwijs) en het Coalitieakkoord 2026-2030. Projecten binnen deze specifieke categorie krijgen nog eens een hogere prioriteit, als daarbij sprake is van een financiële of programmatische afhankelijkheid van rijks- of provinciale subsidie.</text:p>
            <text:p text:style-name="al"/>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8 dezelfde positie behalen, bepaalt het colleg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Het colleg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Het college motiveert de vastgestelde volgordelijst transparant en toetsbaar door per project de toepassing van de stappen 1 tot en met 4en eventuele loting te vermelden.</text:p>
              </text:list-item>
              <text:list-item text:style-override="id1-3-2-2-11-3">
                <text:number>2.</text:number>
                <text:p text:style-name="al">Op verzoek van de projectontwikkelaar verstrekt het colleg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het niet eens is met zijn positie op de volgordelijst of tegen de afwijzing van zijn verzoek tot plaatsing op de volgordelijst kan binnen vijf kalenderdagen na bekendmaking van de volgordelijst zijn zienswijze hierop schriftelijk indienen bij de gemeente. Na deze termijn vervalt het recht om een zienswijze in te dienen.</text:p>
              </text:list-item>
              <text:list-item text:style-override="id1-3-2-2-13-3">
                <text:number>2.</text:number>
                <text:p text:style-name="al">Een projectontwikkelaar die het niet eens is met zijn positie op de volgordelijst of tegen de afwijzing van zijn verzoek tot plaatsing op de volgordelijst kan na de in het eerste lid bedoelde zienswijzeprocedure binnen tien kalender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Het college kan de positie van een project op de volgordelijst wijzigen of intrekken als:</text:p>
                <text:list text:style-name="id1-3-2-2-14-2-3">
                  <text:list-item text:style-override="id1-3-2-2-14-2-3-1">
                    <text:number>a.</text:number>
                    <text:p text:style-name="al">een zienswijze of kort geding als bedoeld in artikel 13 van deze Beleidsregels daartoe aanleiding geeft;</text:p>
                  </text:list-item>
                  <text:list-item text:style-override="id1-3-2-2-14-2-3-2">
                    <text:number>b.</text:number>
                    <text:p text:style-name="al">de projectontwikkelaar aantoonbaar onjuiste of onvolledige informatie heeft verstrekt;</text:p>
                  </text:list-item>
                  <text:list-item text:style-override="id1-3-2-2-14-2-3-3">
                    <text:number>c.</text:number>
                    <text:p text:style-name="al">het project naar het oordeel van de gemeente aantoonbaar niet meer voor realisatie in aanmerking komt;</text:p>
                  </text:list-item>
                  <text:list-item text:style-override="id1-3-2-2-14-2-3-4">
                    <text:number>d.</text:number>
                    <text:p text:style-name="al">de projectontwikkelaar het project heeft gewijzigd en dit een herbeoordeling vergt; </text:p>
                  </text:list-item>
                  <text:list-item text:style-override="id1-3-2-2-14-2-3-5">
                    <text:number>e.</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Het colleg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het college bij de netbeheerder is ingediend.</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Het college verzoekt de netbeheerder conform de positie op de volgordelijst het prioriteringsverzoek en transportverzoek in behandeling te nemen nadat de termijn, bedoeld in artikel 13 is verstreken, dan wel – als tijdig een zienswijze is ingediend of een kort geding is geëntameerd – nadat op de zienswijze inhoudelijk is gereageerd of op het kort geding is beslist.</text:p>
              </text:list-item>
              <text:list-item text:style-override="id1-3-2-2-15-3">
                <text:number>2.</text:number>
                <text:p text:style-name="al">Het colleg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voorfinanciering via de gemeentelijke balans.</text:p>
                  </text:list-item>
                </text:list>
              </text:list-item>
              <text:list-item text:style-override="id1-3-2-2-15-4">
                <text:number>3.</text:number>
                <text:p text:style-name="al">Het college stemt zo nodig het indienen van de prioriteringsverzoeken af met de andere gemeenten binnen het congestiegebied.</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en onderwijshuisvesting gemeente Roosendaal 2026.</text:p>
          </text:section>
        </text:section>
        <text:section text:name="regeling-sluiting_id1-3-2-3" text:style-name="regeling-sluiting">
          <text:section text:name="ondertekening_id1-3-2-3-1">
            <text:p><text:span text:style-name="functie">Aldus vastgesteld in de vergadering van 6 augustus 2026.</text:span></text:p>
          </text:section>
          <text:section text:name="ondertekening_id1-3-2-3-2">
            <text:p><text:span text:style-name="functie"/></text:p>
            <text:p><text:span text:style-name="functie"/></text:p>
            <text:p><text:span text:style-name="functie">De burgemeester,</text:span></text:p>
            <text:p><text:span text:style-name="functie">De secretaris.</text:span></text:p>
          </text:section>
          <text:section text:name="ondertekening_id1-3-2-3-3">
            <text:p><text:span text:style-name="functie"/></text:p>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Roosendaal tot vaststelling van de Beleidsregels aanvraag prioriteit transportcapaciteit woningbouwprojecten en onderwijshuisvesting gemeente Roosendaal 2026 (Beleidsregels aanvraag prioriteit transportcapaciteit woningbouwprojecten en onderwijshuisvesting gemeente Roosendaal 2026)</text:p>
          <text:p text:style-name="al">
          <text:span text:style-name="nadrukvet">Algemeen</text:span>
        </text:p>
          <text:p text:style-name="al"/>
          <text:p text:style-name="al">
          <text:span text:style-name="nadrukcur">Inleiding</text:span>
        </text:p>
          <text:p text:style-name="al">Met deze beleidsregels geeft de gemeente Roosendaal invulling aan de wijze waarop zij omgaat met haar op grond van de Systeemcode Elektriciteit 2026 en de Energiewet bestaande bevoegdheid om prioriteringsverzoeken en transportcapaciteitsverzoeken in te dienen voor de functies woonbehoefte en onderwijshuisvesting bij de netbeheerder.</text:p>
          <text:p text:style-name="al"/>
          <text:p text:style-name="al">
          <text:span text:style-name="nadrukcur">Aanleiding</text:span>
        </text:p>
          <text:p text:style-name="al">Netbeheerders hebben onvoldoende elektriciteitstransportcapaciteit om aan alle aanvragen voor nieuwe of zwaardere aansluitingen te voldoen. Voor onder andere woningbouwprojecten en onderwijshuisvesting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31 december 2025 (conform Stcrt. 2025, 42323-n1).).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woningbouw en onderwijshuisvesting,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en onderwijshuisvesting op een transparante, objectieve en niet-discriminatoire wijze in te richten. De gemeente geeft daarmee uitvoering aan haar taak om te voorzien in voldoende woon- en onderwijs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en onderwijshuisvesting.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en onderwijs.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zijn bij artikel 9 eigen keuzes gemaakt, die beter aansluiten bij de situatie van de gemeente Roosendaal. Verder heeft de gemeente Roosendaal de rechtsbeschermingsprocedure als toegelicht in artikel 13 privaatrechtelijk georganiseerd, omdat de algehele systematiek tot verdeling van de beschikbare transportcapaciteit door de netbeheerder eveneens privaatrechtelijk van aard is.</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4 sub e van de Participatieverordening gemeente Roosendaal).</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n wonen en onderwijs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algemene beginselen van behoorlijk bestuur op grond van artikel 14 van Boek 3 van het Burgerlijk Wetboek, waaronder de wettelijke grondslag van het gelijkheidsbeginsel in de zogenaam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De beleidsregels voorzien in een transparante selectieprocedure als bedoeld in de Didam-jurisprudenti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hiertoe bevoegd is,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text:a xlink:href="http://www.roosendaal.nl/eerder-aanvragen-transportcapaciteit/" xlink:type="simple"><text:span text:style-name="nadrukondlijn">www.roosendaal.nl/eerder-aanvragen-transportcapaciteit/</text:span></text:a>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6">
            <text:list-item text:style-override="id1-3-2-4-86-1">
              <text:number>a.</text:number>
              <text:p text:style-name="al">naam, contactgegevens en rechtsvorm van de gemeente, dan wel naam, contactgegevens en rechtsvorm van de projectontwikkelaar;</text:p>
            </text:list-item>
            <text:list-item text:style-override="id1-3-2-4-86-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6-3">
              <text:number>c.</text:number>
              <text:p text:style-name="al">het verwachte totale aantal en type woningen (sociaal, midden huur, koop);</text:p>
            </text:list-item>
            <text:list-item text:style-override="id1-3-2-4-86-4">
              <text:number>d.</text:number>
              <text:p text:style-name="al">de verwachte elektrische belasting van het project, omvattende:</text:p>
              <text:list text:style-name="id1-3-2-4-86-4-3">
                <text:list-item text:style-override="id1-3-2-4-86-4-3-1">
                  <text:number>1</text:number>
                  <text:p text:style-name="al">het aantal en de grootte (doorlaatwaarde) van de benodigde aansluitingen, uitgesplitst naar wooneenheden, collectieve voorzieningen en onlosmakelijk verbonden activiteiten;</text:p>
                </text:list-item>
                <text:list-item text:style-override="id1-3-2-4-86-4-3-2">
                  <text:number>2</text:number>
                  <text:p text:style-name="al">de op planniveau gehanteerde wijze van verwarmen, als meest bepalende factor in de netbelasting;</text:p>
                </text:list-item>
                <text:list-item text:style-override="id1-3-2-4-86-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1">
            <text:list-item text:style-override="id1-3-2-4-91-1">
              <text:number>1.</text:number>
              <text:p text:style-name="al">Bestuursverklaring (zie artikel 8);</text:p>
            </text:list-item>
            <text:list-item text:style-override="id1-3-2-4-91-2">
              <text:number>2.</text:number>
              <text:p text:style-name="al">Civiele overeenkomst gemeente–ontwikkelaar (primair) óf omgevingsplan (fallback);</text:p>
            </text:list-item>
            <text:list-item text:style-override="id1-3-2-4-91-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3">
            <text:list-item text:style-override="id1-3-2-4-93-1">
              <text:number>1.</text:number>
              <text:p text:style-name="al">Bestuursverklaring (zie artikel 8);</text:p>
            </text:list-item>
            <text:list-item text:style-override="id1-3-2-4-93-2">
              <text:number>2.</text:number>
              <text:p text:style-name="al">Overeenkomst over collectieve woonvorm (primair) óf omgevingsplan (fallback).</text:p>
            </text:list-item>
          </text:list>
          <text:p text:style-name="al">Onderwijs:</text:p>
          <text:list text:style-name="id1-3-2-4-95">
            <text:list-item text:style-override="id1-3-2-4-95-1">
              <text:number>1</text:number>
              <text:p text:style-name="al">Bestuursverklaring (zie artikel 8);</text:p>
            </text:list-item>
            <text:list-item text:style-override="id1-3-2-4-95-2">
              <text:number>2</text:number>
              <text:p text:style-name="al">Verwijzing naar (de door het wettelijk geborgde ‘Op Overeenstemming Gericht Overleg’ (OOGO) vastgestelde planning van) het Integraal Huisvestingsplan waarin de onderwijslocatie is vermeld (primair) óf omgevingsplan (fallback);</text:p>
            </text:list-item>
            <text:list-item text:style-override="id1-3-2-4-95-3">
              <text:number>3</text:number>
              <text:p text:style-name="al">Uittreksel van het handelsregister van de Kamer van Koophandel als nader omschreven in tabel 4 van bijlage 3 Systeemcode Elektriciteit 2026 bij de desbetreffende onderwijssector;</text:p>
            </text:list-item>
            <text:list-item text:style-override="id1-3-2-4-95-4">
              <text:number>4</text:number>
              <text:p text:style-name="al">Een document waaruit blijkt dat de projectontwikkelaar is geregistreerd als erkende instelling in het register Registratie Instellingen en Opleidingen. De gegevens dienen overeen te komen met de informatie uit het uittreksel van het handelsregister van de Kamer van Koophandel.</text:p>
            </text:list-item>
          </text:list>
          <text:p text:style-name="al">Verder is van belang:</text:p>
          <text:list text:style-name="id1-3-2-4-97">
            <text:list-item text:style-override="id1-3-2-4-97-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7-2">
              <text:number>2.</text:number>
              <text:p text:style-name="al">Een verklaring afgegeven door de projectontwikkelaar over dat hij instemt met de op de procedure van toepassing zijnde rechtsbeschermingsprocedure, en dat zij hierbij expliciet akkoord gaat met hetgeen is opgenomen in artikel 13, waaronder in het bijzonder de daarin bepaalde vervaltermijnen; </text:p>
            </text:list-item>
            <text:list-item text:style-override="id1-3-2-4-97-3">
              <text:number>3.</text:number>
              <text:p text:style-name="al">Een verklaring dat het gaat om een inspanningsverplichting van de gemeente tot het aanvragen van prioritering en transportcapaciteit, niet een resultaatsverplichting; en</text:p>
            </text:list-item>
            <text:list-item text:style-override="id1-3-2-4-97-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oor de gemeente aangewezen digitale kanaal <text:a xlink:href="http://www.roosendaal.nl/eerder-aanvragen-transportcapaciteit/" xlink:type="simple"><text:span text:style-name="nadrukondlijn">www.roosendaal.nl/eerder-aanvragen-transportcapaciteit/</text:span></text:a>. De gemeente bevestigt ontvangst van het dossier binnen dri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 Dit is nog eens vermeld in artikel 6 lid 3.</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projectontwikkelaar moet de opgegeven start bouwdatum concreet en plausibel kunnen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Civielrechtelijke overeenkomsten zoals 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29">
            <text:list-item text:style-override="id1-3-2-4-129-1">
              <text:number>–</text:number>
              <text:p text:style-name="al">Overeenkomst tussen gemeente en het Rijk over rijkssubsidies voor woningbouw.</text:p>
            </text:list-item>
            <text:list-item text:style-override="id1-3-2-4-129-2">
              <text:number>–</text:number>
              <text:p text:style-name="al">Prestatieafspraken tussen gemeenten en woningcorporaties.</text:p>
            </text:list-item>
            <text:list-item text:style-override="id1-3-2-4-129-3">
              <text:number>–</text:number>
              <text:p text:style-name="al">College- of raadsbesluit met gemeente als initiatiefnemer voor woningbouwontwikkeling.</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de majeure opgaven (‘kwaliteitssprong’) waar de gemeente Roosendaal voor staat om het leven en wonen in haar gemeente duurzaam te verbeteren (zie o.m. coalitieakkoord 2026-2030). Verder heeft de gemeente Roosendaal als centrumgemeente in de regio te voldoen aan een verstedelijkingsopgave van minimaal 10.000 woningen in 2040. </text:p>
          <text:p text:style-name="al"/>
          <text:p text:style-name="al">De gemeente Roosendaal heeft de verwezenlijking van deze opgaven en verplichtingen afgelopen jaren zorgvuldig voorbereid. Hiervoor hebben de gemeentelijke organen onder meer verschillende documenten vastgesteld, zoals de Toekomstvisie Roosendaal ‘RSD 40’, het Nationaal Programma Roosendaal, de Woonagenda met de daarop gebaseerde jaarlijks geactualiseerde woningbouwprogrammering, de Visie en IHP Roosendaal 2025-2040 (onderwijs) inclusief de jaarlijkse actualisering daarvan door het wettelijk geborgde ‘Op Overeenstemming gericht Overleg’ (OOGO) en het Coalitieakkoord 2026-2030 ‘We doen het samen!’. De gemeente Roosendaal ontvangt voor de financiering van haar majeure opgaven subsidies van het Rijk en provincie waaraan bepaalde verplichtingen zijn verbonden, bijvoorbeeld de Wokt-middelen met een omvang van afgerond € 51 miljoen.</text:p>
          <text:p text:style-name="al"/>
          <text:p text:style-name="al">De komende periode ligt de nadruk op het concretiseren en daadwerkelijk realiseren van de majeure opgaven en de verstedelijkingsopgave, mede met behulp van de genoemde subsidies. Deze periode valt samen met de huidige maatschappelijke problemen rondom de netcongestie. Voor de noodzakelijke kwaliteitssprong die Roosendaal op het gebied van leven en wonen evengoed moet maken, is het nodig om aan projecten die hieraan een wezenlijke bijdrage leveren prioriteit te geven. Daarin voorziet de derde stap als omschreven in artikel 9 van de Beleidsregels. Projecten binnen deze categorie krijgen een nog hogere prioriteit, wanneer zij een financiële of programmatische afhankelijkheid hebben van rijks- of provinciale subsidie. Zo kunnen de verplichtingen bij zo’n subsidie de gemeente Roosendaal verplichten een bepaald aantal woningen te bouwen, al dan niet binnen een bepaald tijdsbestek.</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termijnen van de rechtsbeschermingsprocedure van artikel 13. Aanvragers kunnen tot vijf kalenderdagen na bekendmaking van de volgordelijst een schriftelijke zienswijze bij de gemeente indienen. De resterende dagen binnen de twee-wekentermijn bieden de gemeente de benodigde verwerkingstijd om eventuele correcties naar aanleiding van een zienswijze (of kort geding)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Daarom is gekozen voor het openstellen van de mogelijkheid om een zienswijze in te dienen en wordt er tijd geboden om desgewenst een kort geding te entameren.</text:p>
          <text:p text:style-name="al"/>
          <text:p text:style-name="al">De zienswijzetermijn van vijf kalenderdagen en aanvullend een termijn van tien kalenderdagen voor het entameren van een kort geding wijkt bewust af van de gebruikelijke twintig-dagentermijn die voor een kort geding in het aanbestedingsrecht geldt. De totale periode van 15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privaatrechtelijke rechtsmiddelen aan te wend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de zienswijze bij de gemeente en een kortgedingprocedure bij de civiele rechter. De mogelijkheid van het indienen van een zienswijze bij de gemeente vervalt vijf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een zienswijze in te dien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of anderszins.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Het college stemt zo nodig het indienen van de prioriteringsverzoeken af met de andere gemeenten binnen het congestiegebie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8014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4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4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Roosendaal</meta:user-defined>
    <meta:user-defined meta:name="OVERHEID.Informatietype/DC.type">officiële publicatie</meta:user-defined>
    <meta:user-defined meta:name="OVERHEIDop.Rubriek/DC.type">beleidsregel</meta:user-defined>
    <meta:user-defined meta:name="OVERHEID.Gemeente/DCTERMS.publisher">Roosendaal</meta:user-defined>
    <meta:user-defined meta:name="OVERHEID.Gemeente/OVERHEID.authority">Roosendaal</meta:user-defined>
    <meta:user-defined meta:name="OVERHEID.TaxonomieBeleidsagendaDecentraal/OVERHEID.category">Economie | Organisatie en beleid</meta:user-defined>
    <meta:user-defined meta:name="OVERHEID.TaxonomieBeleidsagendaDecentraal/OVERHEID.category">Financiën | Organisatie en beleid</meta:user-defined>
    <meta:user-defined meta:name="DC.source">artikel 160, eerste lid, van de Gemeentewet]|[1.0:c:BWBR0005416&amp;artikel=160&amp;lid=1&amp;g=2026-06-04</meta:user-defined>
    <meta:user-defined meta:name="DC.source">artikel 4:81, eerste lid van de Algemene wet bestuursrecht]|[https://wetten.overheid.nl/BWBR0005537/2026-08-01#Hoofdstuk4_Titeldeel4.3_Artikel4:8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en onderwijshuisvesting gemeente Roosendaal 2026</meta:user-defined>
    <dc:language>nl</dc:language>
    <meta:user-defined meta:name="OVERHEIDop.locatietype/OVERHEIDop.gebiedsmarkering">Gemeente</meta:user-defined>
    <meta:user-defined meta:name="DC.title">Beleidsregels aanvraag prioriteit transportcapaciteit woningbouwprojecten en onderwijshuisvesting gemeente Roosendaal 2026</meta:user-defined>
    <meta:user-defined meta:name="DCTERMS.W3CDTF/DCTERMS.available">2026-08-10</meta:user-defined>
    <meta:user-defined meta:name="DCTERMS.W3CDTF/OVERHEIDop.jaargang">2026</meta:user-defined>
    <meta:user-defined meta:name="OVERHEIDop.publicationIssue">380142</meta:user-defined>
    <meta:user-defined meta:name="OVERHEIDop.betreftRegeling">CVDR765457_1</meta:user-defined>
    <meta:user-defined meta:name="xs:date/OVERHEIDop.startdatum">2026-08-11</meta:user-defined>
    <meta:user-defined meta:name="OVERHEIDop.GmbID/DC.identifier">gmb-2026-380142</meta:user-defined>
    <meta:user-defined meta:name="OVERHEIDop.versieInformatie"/>
  </office:meta>
</office:document-meta>
</file>