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Kennisgeving verkeersbesluit, tijdens de week van de Veense Kermis 11 t/m 20 september 2026 worden diverse wegen in Roelofarendsveen geheel of gedeeltelijk afgesloten - 986378</text:p>
      <text:section text:name="zakelijke-mededeling_id1-3-2" text:style-name="zakelijke-mededeling">
        <text:section text:name="zakelijke-mededeling-tekst_id1-3-2-1" text:style-name="zakelijke-mededeling-tekst">
          <text:section text:name="tekst_id1-3-2-1-1" text:style-name="tekst">
            <text:p text:style-name="common-al">Verzenddatum: 6 augustus 2026</text:p>
            <text:list text:style-name="id1-3-2-1-1-2">
              <text:list-item text:style-override="id1-3-2-1-1-2-1">
                <text:number>1.</text:number>
                <text:p text:style-name="al">Wegafsluiting van het Noordplein, het Noordeinde (tussen nr. 1 en 57), de kruising tussen Westeinde 1/Noordhoek tot kruising Langeweg/Essenweg, de Noordhoek en een deel van het Zuidplein te Roelofarendsveen van 11:00 uur tot 18:00 uur op zondag 13 september 2026 (Uitkaik).</text:p>
              </text:list-item>
              <text:list-item text:style-override="id1-3-2-1-1-2-2">
                <text:number>2.</text:number>
                <text:p text:style-name="al">Wegafsluiting van de T-splitsing bij de Noordhoek, de Braassemdreef en de Langeweg te Roelofarendsveen van 17:30 uur tot 21:30 uur op zondag 13 september 2026 (Kroegentocht).</text:p>
              </text:list-item>
              <text:list-item text:style-override="id1-3-2-1-1-2-3">
                <text:number>3.</text:number>
                <text:p text:style-name="al">Wegafsluiting van het Westeinde, Fransche Brug, Robijn, Toermalijn, Onyx, Opaal, Saffier tot Hofland te Roelofarendsveen van 18:00 uur tot 21:00 uur op maandag 14 september 2026 (Oranjeloop);</text:p>
              </text:list-item>
              <text:list-item text:style-override="id1-3-2-1-1-2-4">
                <text:number>4.</text:number>
                <text:p text:style-name="al">Wegafsluiting van het Noordeinde t.h.v. Apotheek Waterryck tot de Noordhoek, de kruising tussen Westeinde 1/Noordhoek tot kruising Langeweg/Essenweg van 18:00 uur tot 01:30 uur op vrijdag 18 september 2026, op initiatief van de gemeente Kaag en Braassem (Wandelgebied feestavond vrijdag).</text:p>
              </text:list-item>
              <text:list-item text:style-override="id1-3-2-1-1-2-5">
                <text:number>5.</text:number>
                <text:p text:style-name="al">Wegafsluiting van de kruising Braassemdreef/Oeverdreef van 10:00 uur tot 18:00 uur op zaterdag 19 september 2026 (Jeugd Bloemencorso).</text:p>
              </text:list-item>
              <text:list-item text:style-override="id1-3-2-1-1-2-6">
                <text:number>6.</text:number>
                <text:p text:style-name="al">Wegafsluiting van Noordeinde 187 (Petrus Kerk) tot de Noordhoek, de kruising tussen Westeinde 1/Noordhoek tot kruising Langeweg/Essenweg van 10:00 uur tot 18:00 uur op zaterdag 19 september 2026 (Wandelgebied Jeugd Bloemencorso).</text:p>
              </text:list-item>
              <text:list-item text:style-override="id1-3-2-1-1-2-7">
                <text:number>7.</text:number>
                <text:p text:style-name="al">Wegafsluiting van het Noordeinde t.h.v. Apotheek Waterryck tot de Noordhoek, de kruising tussen Westeinde 1/Noordhoek tot kruising Langeweg/Essenweg van 18:00 uur tot 01:30 uur op zaterdag 19 september 2026, op initiatief van de gemeente Kaag en Braassem (Wandelgebied feestavond zaterdag).</text:p>
              </text:list-item>
              <text:list-item text:style-override="id1-3-2-1-1-2-8">
                <text:number>8.</text:number>
                <text:p text:style-name="al">Afsluiting van parkeerterrein Sportpad van maandag 14 september 2026 vanaf 07:00 uur tot dinsdag 22 september 2026 tot 12:00 uur (Lunapark).</text:p>
              </text:list-item>
            </text:list>
            <text:p text:style-name="last-al">Belanghebbenden kunnen binnen zes weken na de verzenddatum van het besluit een bezwaarschrift indienen bij de burgemeester c.q. burgemeester en wethouders. Een bezwaarschrift schort de werking van het besluit niet op. U kunt een voorlopige voorziening indienen bij de voorzieningenrechter met het verzoek tot schorsing van het besluit, Postbus 20302, 2500 EH Den Haag. Een afschrift van het ingediende bezwaarschrift moet meegezonden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014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86378</meta:user-defined>
    <dc:language>nl</dc:language>
    <meta:user-defined meta:name="OVERHEIDop.locatietype/OVERHEIDop.gebiedsmarkering">Woonplaats</meta:user-defined>
    <meta:user-defined meta:name="DC.title">Kennisgeving verkeersbesluit, tijdens de week van de Veense Kermis 11 t/m 20 september 2026 worden diverse wegen in Roelofarendsveen geheel of gedeeltelijk afgesloten - 986378</meta:user-defined>
    <meta:user-defined meta:name="DCTERMS.W3CDTF/DCTERMS.available">2026-08-10</meta:user-defined>
    <meta:user-defined meta:name="DCTERMS.W3CDTF/OVERHEIDop.jaargang">2026</meta:user-defined>
    <meta:user-defined meta:name="OVERHEIDop.publicationIssue">380141</meta:user-defined>
    <meta:user-defined meta:name="OVERHEIDop.GmbID/DC.identifier">gmb-2026-380141</meta:user-defined>
    <meta:user-defined meta:name="OVERHEIDop.versieInformatie"/>
  </office:meta>
</office:document-meta>
</file>