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 Raadhuisplein, 6901GN Zevenaar het organiseren van Foodtruckfestival Zin in Zevenaar op 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met zaaknummer Z2026-00001812 voor een evenementenvergunning op locatie Raadhuisplein, 6901GN Zevenaar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aanvraag APV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zes weken na verzenddatum van dit besluit en eindigt op 17 september 2026. Voor meer informatie over de procedure kunt u contact opnemen via gemeente@zevenaar.nl o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8013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812</meta:user-defined>
    <dc:language>nl</dc:language>
    <meta:user-defined meta:name="OVERHEIDop.locatietype/OVERHEIDop.gebiedsmarkering">Punt</meta:user-defined>
    <meta:user-defined meta:name="DC.title">Kennisgeving besluit op aanvraag evenementenvergunning Raadhuisplein, 6901GN Zevenaar het organiseren van Foodtruckfestival Zin in Zevenaar op 5 september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38</meta:user-defined>
    <meta:user-defined meta:name="OVERHEIDop.GmbID/DC.identifier">gmb-2026-380138</meta:user-defined>
    <meta:user-defined meta:name="OVERHEIDop.versieInformatie"/>
  </office:meta>
</office:document-meta>
</file>