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aanbrengen van opvangconstructies voor balkons en galerijen en het aanpassen van entrees op de locatie Lorentzstraat 0 in Zandvoort, zaaknummer ODIJ-Z-26-18286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aanbrengen van opvangconstructies voor balkons en galerijen en het aanpassen van entrees op de locatie Lorentzstraat 0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01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aanbrengen van opvangconstructies voor balkons en galerijen en het aanpassen van entrees op de locatie Lorentzstraat 0 in Zandvoort, zaaknummer ODIJ-Z-26-182865</meta:user-defined>
    <meta:user-defined meta:name="DCTERMS.W3CDTF/DCTERMS.available">2026-08-10</meta:user-defined>
    <meta:user-defined meta:name="DCTERMS.W3CDTF/OVERHEIDop.jaargang">2026</meta:user-defined>
    <meta:user-defined meta:name="OVERHEIDop.publicationIssue">380135</meta:user-defined>
    <meta:user-defined meta:name="OVERHEIDop.GmbID/DC.identifier">gmb-2026-380135</meta:user-defined>
    <meta:user-defined meta:name="OVERHEIDop.versieInformatie"/>
  </office:meta>
</office:document-meta>
</file>