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opvangconstructies voor balkons en galerijen en het aanpassen van entrees op de locatie Lorentzstraat 0 te Zandvoort, ingekomen 10 juni 2026, DSO nummer 2026061000450, zaaknummer ODIJ-Z-26-18286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aanbrengen van opvangconstructies voor balkons en galerijen en het aanpassen van entrees op de locatie Lorentzstraat 0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3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013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3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aanbrengen van opvangconstructies voor balkons en galerijen en het aanpassen van entrees op de locatie Lorentzstraat 0 te Zandvoort, ingekomen 10 juni 2026, DSO nummer 2026061000450, zaaknummer ODIJ-Z-26-182865</meta:user-defined>
    <meta:user-defined meta:name="DCTERMS.W3CDTF/DCTERMS.available">2026-08-10</meta:user-defined>
    <meta:user-defined meta:name="DCTERMS.W3CDTF/OVERHEIDop.jaargang">2026</meta:user-defined>
    <meta:user-defined meta:name="OVERHEIDop.publicationIssue">380134</meta:user-defined>
    <meta:user-defined meta:name="OVERHEIDop.GmbID/DC.identifier">gmb-2026-380134</meta:user-defined>
    <meta:user-defined meta:name="OVERHEIDop.versieInformatie"/>
  </office:meta>
</office:document-meta>
</file>