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bijbelbus met partytent op 29 augustus 2026 aan Buiten de Waterpoort te Gorinc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orinchem maakt bekend dat de volgende vergunning is verleend: </text:p>
            <text:p text:style-name="common-al">
            <text:span text:style-name="nadrukvet">Buiten de Waterpoort, Gorinchem</text:span> (verzonden 30/07 ’26)</text:p>
            <text:p text:style-name="common-al">Vergunning tijdelijk gebruik openbare ruimte voor het plaatsen van een bijbelbus met partytent op 29 augustus 2026 op de locatie Buiten de Waterpoort in Gorinchem. 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www.gorinchem.nl/bezwaarmaken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www.rechtspraak.nl/naar-de-rechter/bestuursrechter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www.gorinchem.nl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8013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3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3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Toestemming voor het plaatsen van een bijbelbus met partytent op 29 augustus 2026 aan Buiten de Waterpoort te Gorinche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131</meta:user-defined>
    <meta:user-defined meta:name="OVERHEIDop.GmbID/DC.identifier">gmb-2026-380131</meta:user-defined>
    <meta:user-defined meta:name="OVERHEIDop.versieInformatie"/>
  </office:meta>
</office:document-meta>
</file>