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intrekken van een eerder verleende vergunning (AB24.00989) op de locatie Hoefseweg 27 te Millingen aan de Rijn zaaknummer Z26AB.07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5 augustus 2026 </text:p>
            <text:p text:style-name="common-al">
            <text:span text:style-name="nadrukvet">Voor:</text:span> het intrekken van een eerder verleende vergunning (AB24.00989) </text:p>
            <text:p text:style-name="common-al">
            <text:span text:style-name="nadrukvet">Locatie:</text:span> Hoefseweg 27 te Millingen aan de Rijn </text:p>
            <text:p text:style-name="common-al">
            <text:span text:style-name="nadrukvet">Ons zaaknummer:</text:span> Z26AB.0725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25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8012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2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2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intrekken van een eerder verleende vergunning (AB24.00989) op de locatie Hoefseweg 27 te Millingen aan de Rijn zaaknummer Z26AB.0725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28</meta:user-defined>
    <meta:user-defined meta:name="OVERHEIDop.GmbID/DC.identifier">gmb-2026-380128</meta:user-defined>
    <meta:user-defined meta:name="OVERHEIDop.versieInformatie"/>
  </office:meta>
</office:document-meta>
</file>