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ntheffing artikel 35 alcoholwet bij Dorpsfeest Hoogland 2026 Dekzandrug Hoogland, Stadspark Schot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Dekzandrug</text:span> Hoogland, Stadspark Schothorst</text:p>
            <text:p text:style-name="common-al">
            
          </text:p>
            <text:p text:style-name="common-al">
            <text:span text:style-name="nadrukvet">﻿Omschrijving:  </text:span>Artikel 35 bij Dorpsfeest Hoogland 2026</text:p>
            <text:p text:style-name="common-al">
            
          </text:p>
            <text:p text:style-name="common-al">
            <text:span text:style-name="nadrukvet">Zaaknummer:</text:span>CLZ-00039300</text:p>
            <text:p text:style-name="common-al">
            <text:span text:style-name="nadrukvet">Datum besluit verzonden/bekendmaking: </text:span>06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01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39300</meta:user-defined>
    <meta:user-defined meta:name="DCTERMS.abstract">Schenken van zwak-alcoholische dranken tijdens Dorpsfeest Hoogland. Evenementenvergunning CLZ-APV2026-05-31-ad4515c.</meta:user-defined>
    <dc:language>nl</dc:language>
    <meta:user-defined meta:name="OVERHEIDop.locatietype/OVERHEIDop.gebiedsmarkering">Punt</meta:user-defined>
    <meta:user-defined meta:name="DC.title">Ontheffing artikel 35 alcoholwet bij Dorpsfeest Hoogland 2026 Dekzandrug Hoogland, Stadspark Schothors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26</meta:user-defined>
    <meta:user-defined meta:name="OVERHEIDop.GmbID/DC.identifier">gmb-2026-380126</meta:user-defined>
    <meta:user-defined meta:name="OVERHEIDop.versieInformatie"/>
  </office:meta>
</office:document-meta>
</file>