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Buurstede 8, 8431NB Oo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uni 2026 heeft de gemeente een melding ontvangen voor activiteiten waarvoor geen vergunningplicht geldt op de locatie Buurstede 8, 8431NB Oosterwolde. De melding is geregistreerd onder zaaknummer Z2026-00003920. De melding betreft:</text:p>
            <text:p text:style-name="common-al">Opslaan van diesel en vloeistoffen die niet brandbaar zijn 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oststellingwerf.nl of telefoonnummer 0516 56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8012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2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2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920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Buurstede 8, 8431NB Oosterwold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25</meta:user-defined>
    <meta:user-defined meta:name="OVERHEIDop.GmbID/DC.identifier">gmb-2026-380125</meta:user-defined>
    <meta:user-defined meta:name="OVERHEIDop.versieInformatie"/>
  </office:meta>
</office:document-meta>
</file>