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rolsteiger van 25 augustus tot en met 27 augustus 2026 ter hoogte van Molenstraat 41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 is verleend: </text:p>
            <text:p text:style-name="common-al">
            <text:span text:style-name="nadrukvet">Molenstraat 41, 4201 CV Gorinchem</text:span> (verzonden 30/07 ’26)</text:p>
            <text:p text:style-name="common-al">Vergunning tijdelijk gebruik openbare ruimte voor het plaatsen van een rolsteiger ter hoogte van de locatie Molenstraat 41 van 25 augustus tot en met 27 augustus 2026 in Gorinchem.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8011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een rolsteiger van 25 augustus tot en met 27 augustus 2026 ter hoogte van Molenstraat 41 te Gorinche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116</meta:user-defined>
    <meta:user-defined meta:name="OVERHEIDop.GmbID/DC.identifier">gmb-2026-380116</meta:user-defined>
    <meta:user-defined meta:name="OVERHEIDop.versieInformatie"/>
  </office:meta>
</office:document-meta>
</file>