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Kalf 45, 1509 AB Zaandam - het plaatsen van een vingersteiger + aanmeerpalen en het veranderen van hekwer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3763 - het plaatsen van een vingersteiger + aanmeerpalen en het veranderen van hekwerkop de locatie Kalf 45, 1509 AB Zaandam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011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3763</meta:user-defined>
    <dc:language>nl</dc:language>
    <meta:user-defined meta:name="OVERHEIDop.locatietype/OVERHEIDop.gebiedsmarkering">Punt</meta:user-defined>
    <meta:user-defined meta:name="DC.title">Verlenging beslistermijn omgevingsvergunning - Kalf 45, 1509 AB Zaandam - het plaatsen van een vingersteiger + aanmeerpalen en het veranderen van hekwer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11</meta:user-defined>
    <meta:user-defined meta:name="OVERHEIDop.GmbID/DC.identifier">gmb-2026-380111</meta:user-defined>
    <meta:user-defined meta:name="OVERHEIDop.versieInformatie"/>
  </office:meta>
</office:document-meta>
</file>