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omgevingsvergunning aansluitvergunning riool, Emmalaan 59-73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, Emmalaan 59-73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06-08-2026</text:p>
            <text:p text:style-name="common-al">CLZ-00015411, aansluiten van de riolering ,</text:p>
            <text:p text:style-name="common-al">op het perceel: <text:span text:style-name="nadrukvet">Emmalaan 59-73 Veenendaal</text:span>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01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41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verleende omgevingsvergunning aansluitvergunning riool, Emmalaan 59-73 Veenend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06</meta:user-defined>
    <meta:user-defined meta:name="OVERHEIDop.GmbID/DC.identifier">gmb-2026-380106</meta:user-defined>
    <meta:user-defined meta:name="OVERHEIDop.versieInformatie"/>
  </office:meta>
</office:document-meta>
</file>