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twerkvoorschrift voor ontheffing werktijden op 12 september 2026 Kanaal Noord 17, 7311 PK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4-07-2026</text:p>
            <text:p text:style-name="common-al">Zaaknummer:  02006346863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010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6863</meta:user-defined>
    <dc:language>nl</dc:language>
    <meta:user-defined meta:name="OVERHEIDop.locatietype/OVERHEIDop.gebiedsmarkering">Punt</meta:user-defined>
    <meta:user-defined meta:name="DC.title">Maatwerkvoorschrift voor ontheffing werktijden op 12 september 2026 Kanaal Noord 17, 7311 PK Apeldoor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03</meta:user-defined>
    <meta:user-defined meta:name="OVERHEIDop.GmbID/DC.identifier">gmb-2026-380103</meta:user-defined>
    <meta:user-defined meta:name="OVERHEIDop.versieInformatie"/>
  </office:meta>
</office:document-meta>
</file>