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4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is een melding ontvangen waarvoor geen vergunningsplicht geldt voor de locatie Anton van Duinkerkenstraat 1, 5103PX Dongen. De melding is geregistreerd onder zaaknummer Z2026-00001204. De melding betreft:</text:p>
            <text:p text:style-name="common-al">- bouwplaats inrichten (keet en kozijnen) 02-09-2026 tot 17-09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00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04</meta:user-defined>
    <meta:user-defined meta:name="DCTERMS.abstract">Anton van Duinkerkenstraat 1, 5103PX Dongen</meta:user-defined>
    <dc:language>nl</dc:language>
    <meta:user-defined meta:name="OVERHEIDop.locatietype/OVERHEIDop.gebiedsmarkering">Punt</meta:user-defined>
    <meta:user-defined meta:name="DC.title">Ontvangst melding, : 24 juli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99</meta:user-defined>
    <meta:user-defined meta:name="OVERHEIDop.GmbID/DC.identifier">gmb-2026-380099</meta:user-defined>
    <meta:user-defined meta:name="OVERHEIDop.versieInformatie"/>
  </office:meta>
</office:document-meta>
</file>