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Missouriweg 9 3199LB Maasvlakte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9-06-2026</text:span> een aanvraag voor een omgevingsvergunning, met kenmerk <text:span text:style-name="nadrukvet">Z2026-008427</text:span>/<text:span text:style-name="nadrukvet">2026061901397</text:span>, heeft ontvangen voor de Bouwactiviteit (omgevingsplan) en Bouwactiviteit (technisch). <text:span text:style-name="nadrukcur">(Grondslag: Omgevingswet, artikel 5.1)</text:span></text:p>
            <text:p text:style-name="common-al">De aanvraag betreft de realisatie van twee converterstations met elk één technisch gebouw en een containersuperstructuur op de locatie Missouriweg 9 3199LB Maasvlakte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008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8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8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8427</meta:user-defined>
    <meta:user-defined meta:name="DCTERMS.abstract">Het project betreft de realisatie van twee converterstations met elk één technisch gebouw en een containersuperstructuur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Missouriweg 9 3199LB Maasvlakte Rot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087</meta:user-defined>
    <meta:user-defined meta:name="OVERHEIDop.GmbID/DC.identifier">gmb-2026-380087</meta:user-defined>
    <meta:user-defined meta:name="OVERHEIDop.versieInformatie"/>
  </office:meta>
</office:document-meta>
</file>