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Gezinsdag Spontaan Ontst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6 augustus 2026, evenementenvergunning <text:span text:style-name="nadrukvet">Gezinsdag Spontaan Ontstaan</text:span> op zaterdag 22 augustus 2026 van 15.00 uur tot 23.00 uur in Rijen, Marijkestraat tussen de Irenestraat en de Beatrixstraat. (1148729) 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008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vergunningen APV en bijzondere wetten, Gezinsdag Spontaan Ontstaa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80</meta:user-defined>
    <meta:user-defined meta:name="OVERHEIDop.GmbID/DC.identifier">gmb-2026-380080</meta:user-defined>
    <meta:user-defined meta:name="OVERHEIDop.versieInformatie"/>
  </office:meta>
</office:document-meta>
</file>